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</style:style>
    <style:style style:name="T2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3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Akapitzlistą" style:list-style-name="LFO1" style:family="paragraph">
      <style:text-properties fo:font-size="14pt" style:font-size-asian="14pt" style:font-size-complex="14pt"/>
    </style:style>
    <style:style style:name="P7" style:parent-style-name="Akapitzlistą" style:list-style-name="LFO1" style:family="paragraph">
      <style:text-properties fo:font-size="14pt" style:font-size-asian="14pt" style:font-size-complex="14pt"/>
    </style:style>
    <style:style style:name="P8" style:parent-style-name="Akapitzlistą" style:list-style-name="LFO1" style:family="paragraph">
      <style:text-properties fo:font-size="14pt" style:font-size-asian="14pt" style:font-size-complex="14pt"/>
    </style:style>
    <style:style style:name="P9" style:parent-style-name="Akapitzlistą" style:list-style-name="LFO1" style:family="paragraph">
      <style:text-properties fo:font-size="14pt" style:font-size-asian="14pt" style:font-size-complex="14pt"/>
    </style:style>
    <style:style style:name="P10" style:parent-style-name="Akapitzlistą" style:list-style-name="LFO1" style:family="paragraph">
      <style:text-properties fo:font-size="14pt" style:font-size-asian="14pt" style:font-size-complex="14pt"/>
    </style:style>
    <style:style style:name="P11" style:parent-style-name="Akapitzlistą" style:list-style-name="LFO1" style:family="paragraph">
      <style:text-properties fo:font-size="14pt" style:font-size-asian="14pt" style:font-size-complex="14pt"/>
    </style:style>
    <style:style style:name="P12" style:parent-style-name="Akapitzlistą" style:list-style-name="LFO1" style:family="paragraph">
      <style:text-properties fo:font-size="14pt" style:font-size-asian="14pt" style:font-size-complex="14pt"/>
    </style:style>
    <style:style style:name="P13" style:parent-style-name="Akapitzlistą" style:list-style-name="LFO1" style:family="paragraph">
      <style:text-properties fo:font-size="14pt" style:font-size-asian="14pt" style:font-size-complex="14pt"/>
    </style:style>
    <style:style style:name="P14" style:parent-style-name="Akapitzlistą" style:list-style-name="LFO1" style:family="paragraph">
      <style:text-properties fo:font-size="14pt" style:font-size-asian="14pt" style:font-size-complex="14pt"/>
    </style:style>
    <style:style style:name="P15" style:parent-style-name="Akapitzlistą" style:list-style-name="LFO1" style:family="paragraph">
      <style:text-properties fo:font-size="14pt" style:font-size-asian="14pt" style:font-size-complex="14pt"/>
    </style:style>
    <style:style style:name="P16" style:parent-style-name="Akapitzlistą" style:list-style-name="LFO1" style:family="paragraph">
      <style:text-properties fo:font-size="14pt" style:font-size-asian="14pt" style:font-size-complex="14pt"/>
    </style:style>
    <style:style style:name="P17" style:parent-style-name="Akapitzlistą" style:list-style-name="LFO1" style:family="paragraph">
      <style:text-properties fo:font-size="14pt" style:font-size-asian="14pt" style:font-size-complex="14pt"/>
    </style:style>
    <style:style style:name="P18" style:parent-style-name="Akapitzlistą" style:list-style-name="LFO1" style:family="paragraph">
      <style:text-properties fo:font-size="14pt" style:font-size-asian="14pt" style:font-size-complex="14pt"/>
    </style:style>
    <style:style style:name="P19" style:parent-style-name="Akapitzlistą" style:list-style-name="LFO1" style:family="paragraph">
      <style:text-properties fo:font-size="14pt" style:font-size-asian="14pt" style:font-size-complex="14pt"/>
    </style:style>
    <style:style style:name="P20" style:parent-style-name="Akapitzlistą" style:list-style-name="LFO1" style:family="paragraph">
      <style:text-properties fo:font-size="14pt" style:font-size-asian="14pt" style:font-size-complex="14pt"/>
    </style:style>
    <style:style style:name="P21" style:parent-style-name="Akapitzlistą" style:list-style-name="LFO1" style:family="paragraph">
      <style:text-properties fo:font-size="14pt" style:font-size-asian="14pt" style:font-size-complex="14pt"/>
    </style:style>
    <style:style style:name="P22" style:parent-style-name="Akapitzlistą" style:list-style-name="LFO1" style:family="paragraph">
      <style:text-properties fo:font-size="14pt" style:font-size-asian="14pt" style:font-size-complex="14pt"/>
    </style:style>
    <style:style style:name="P23" style:parent-style-name="Akapitzlistą" style:list-style-name="LFO1" style:family="paragraph">
      <style:text-properties fo:font-size="14pt" style:font-size-asian="14pt" style:font-size-complex="14pt"/>
    </style:style>
    <style:style style:name="P24" style:parent-style-name="Akapitzlistą" style:list-style-name="LFO1" style:family="paragraph">
      <style:text-properties fo:font-size="14pt" style:font-size-asian="14pt" style:font-size-complex="14pt"/>
    </style:style>
    <style:style style:name="P25" style:parent-style-name="Akapitzlistą" style:list-style-name="LFO1" style:family="paragraph">
      <style:text-properties fo:font-size="14pt" style:font-size-asian="14pt" style:font-size-complex="14pt"/>
    </style:style>
    <style:style style:name="P26" style:parent-style-name="Akapitzlistą" style:list-style-name="LFO1" style:family="paragraph">
      <style:text-properties fo:font-size="14pt" style:font-size-asian="14pt" style:font-size-complex="14pt"/>
    </style:style>
    <style:style style:name="P27" style:parent-style-name="Akapitzlistą" style:list-style-name="LFO1" style:family="paragraph"/>
    <style:style style:name="T28" style:parent-style-name="Domyślnaczcionkaakapitu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 text:c="87"/><text:span text:style-name="T2">DELEGACI<text:s/></text:span></text:p>
      <text:p text:style-name="Normalny"><text:span text:style-name="T3"><text:s text:c="35"/>NOWOHUCKIGO ODDZIAŁU PTTK w KRAKOWIE</text:span></text:p>
      <text:p text:style-name="P4"/>
      <text:p text:style-name="P5"><text:s text:c="7"/>KTG NOWY WIERCH <text:s text:c="41"/>KOŁO ZA</text:p>
      <text:list text:style-name="LFO1" text:continue-numbering="true">
        <text:list-item>
          <text:p text:style-name="P6">Dzięgielewska Aleksandra <text:s text:c="21"/>1. Borowiecki Bogumił</text:p>
        </text:list-item>
        <text:list-item>
          <text:p text:style-name="P7">Flipiak Marek <text:s text:c="43"/>2. Florczyk Bartłomiej</text:p>
        </text:list-item>
        <text:list-item>
          <text:p text:style-name="P8">Gardziel Elżbieta <text:s text:c="37"/>3. Florczyk Jolanta</text:p>
        </text:list-item>
        <text:list-item>
          <text:p text:style-name="P9">Gardziel Zdzisław <text:s text:c="36"/>4. Grzelec Mirosław</text:p>
        </text:list-item>
        <text:list-item>
          <text:p text:style-name="P10">Gorycka Zofia <text:s text:c="42"/>5. Laprus Halina</text:p>
        </text:list-item>
        <text:list-item>
          <text:p text:style-name="P11">Grabowski Stanisław <text:s text:c="30"/>6. Malinowski Marek</text:p>
        </text:list-item>
        <text:list-item>
          <text:p text:style-name="P12">Grudnik Mirosław <text:s text:c="35"/>7. Olender Alicja</text:p>
        </text:list-item>
        <text:list-item>
          <text:p text:style-name="P13">Halibożek Andrzej <text:s text:c="35"/>8. PotockaBogusława</text:p>
        </text:list-item>
        <text:list-item>
          <text:p text:style-name="P14">Jabłoński Zygmunt <text:s text:c="34"/>9. Sapok Zygmunt</text:p>
        </text:list-item>
        <text:list-item>
          <text:p text:style-name="P15">Jakubowska Markiza <text:s text:c="30"/>10.Szafran Magdalena</text:p>
        </text:list-item>
        <text:list-item>
          <text:p text:style-name="P16">Karwowska Agata <text:s text:c="36"/>11.Żak Barbara</text:p>
        </text:list-item>
        <text:list-item>
          <text:p text:style-name="P17">Karwowski Krzysztof</text:p>
        </text:list-item>
        <text:list-item>
          <text:p text:style-name="P18">Laskowska Janina</text:p>
        </text:list-item>
        <text:list-item>
          <text:p text:style-name="P19">Martemianow Renata</text:p>
        </text:list-item>
        <text:list-item>
          <text:p text:style-name="P20">Opalski Dariusz</text:p>
        </text:list-item>
        <text:list-item>
          <text:p text:style-name="P21">Pawlik Marek</text:p>
        </text:list-item>
        <text:list-item>
          <text:p text:style-name="P22">Puzia Anna</text:p>
        </text:list-item>
        <text:list-item>
          <text:p text:style-name="P23">Szaciłowski Piotr</text:p>
        </text:list-item>
        <text:list-item>
          <text:p text:style-name="P24">Weber Zofia</text:p>
        </text:list-item>
        <text:list-item>
          <text:p text:style-name="P25">Więcek Daniel</text:p>
        </text:list-item>
        <text:list-item>
          <text:p text:style-name="P26">Wolski Stefan</text:p>
        </text:list-item>
        <text:list-item>
          <text:p text:style-name="P27"><text:span text:style-name="T28">Wyrostek Krystyna <text:s text:c="25"/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Puzia</meta:initial-creator>
    <dc:creator>ps@dlg.krakow.pl</dc:creator>
    <meta:creation-date>2026-04-19T06:43:00Z</meta:creation-date>
    <dc:date>2026-04-19T06:43:00Z</dc:date>
    <meta:template xlink:href="Normal" xlink:type="simple"/>
    <meta:editing-cycles>2</meta:editing-cycles>
    <meta:editing-duration>PT60S</meta:editing-duration>
    <meta:document-statistic meta:page-count="1" meta:paragraph-count="2" meta:word-count="175" meta:character-count="1227" meta:row-count="8" meta:non-whitespace-character-count="1054"/>
  </office:meta>
</office:document-meta>
</file>